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7298697c2ff2f3e40c5e4c3724c8a6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Wrap_Paragraph_Left aligned">
<draw:frame draw:style-name="medialeft" draw:name="0" text:anchor-type="paragraph" draw:z-index="0" svg:width="7.2760416666667cm" style:rel-width="100%" svg:height="10.080625cm" style:rel-height="scale"><draw:image xlink:href="Pictures/77298697c2ff2f3e40c5e4c3724c8a69.jpg" xlink:type="simple" xlink:show="embed" xlink:actuate="onLoad"/></draw:frame>
</text:p>
      <text:p text:style-name="Text_20_body"><text:bookmark text:name="about"/>The <text:a xlink:type="simple" xlink:href="http://europeanprojectsemester.eu" text:style-name="Internet_20_link" text:visited-style-name="Visited_20_Internet_20_Link">Eu­ro­pean Project Se­mes­ter</text:a> (EPS) is a one-semester pro­gramme of­fered by 19 uni­ver­si­ties from 12 European coun­tries to stu­dents who have com­pleted at least two years of higher education studies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-organized/​problem-based learn­ing. Stu­dents work in in­ter­na­tional and usu­ally multi­dis­ci­pli­nary teams of 3 to 6 stu­dents on their projects, and most of the projects are interdisciplinary. Some projects are done in co­op­er­a­tion with busi­nesses and in­dus­tries, other projects with research laboratories. Stu­dents learn to learn, to take re­spon­s­ibil­ity for their learn­ing and their project work and de­velop in­ter-­cul­tural com­pe­tencies, com­mu­ni­ca­tion skills and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s://www.isep.ipp.pt/Course/Course/44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-based learning offer with emphasis on teamwork, involving groups of students from different majors and cultures, to solve real-world multidisciplinary problems.</text:p>
      <text:p text:style-name="Text_20_body"><text:span text:style-name="Strong_20_Emphasis">EPS@ISEP</text:span>, which was launched in 2010/2011, <text:span text:style-name="Strong_20_Emphasis">is currently on its 12<text:span text:style-name="sup">th</text:span> edition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4::15:44</meta:creation-date>
    <dc:creator>Generated</dc:creator>
    <dc:date>2026-09-06T14::15:44</dc:date>
    <dc:language>en-US</dc:language>
    <meta:editing-cycles>1</meta:editing-cycles>
    <meta:editing-duration>PT0S</meta:editing-duration>
    <dc:title>about</dc:title>
  </office:meta>
</office:document-meta>
</file>