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84de525a35af154f47e78e466dc4bc.png"/>
  <manifest:file-entry manifest:media-type="image/png" manifest:full-path="Pictures/5befe4a427d67cfa4d7da417b6c716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smart_companion_1"/><text:bookmark-start text:name="smart_companion"/>Smart Companion<text:bookmark-end text:name="__RefHeading___smart_companion_1"/><text:bookmark-end text:name="smart_companion"/></text:h>
      <text:p text:style-name="Text_20_body"><draw:frame draw:style-name="media" draw:name="0" text:anchor-type="as-char" draw:z-index="0" svg:width="5.2916666666667cm" style:rel-width="100%" svg:height="4.1182971014493cm" style:rel-height="scale"><draw:image xlink:href="Pictures/e084de525a35af154f47e78e466dc4bc.pn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make the world a little less stressed. Our smart companion has to make a difference in the life of people struggling with anxiety, calm them down and help them control their mood. </text:p>
      <text:p text:style-name="Text_20_body">The project requirements are:</text:p>
      <text:list text:style-name="Numbering_20_1" text:continue-numbering="false">
        <text:list-item>
          <text:p text:style-name="Numbering_20_1_Content_First"> Stay sustainable trough-out the project and the product itself, as well as the packaging</text:p>
        </text:list-item>
        <text:list-item>
          <text:p text:style-name="Numbering_20_1_Content"> Our marketing has to comply with the values of gender and racial equality</text:p>
        </text:list-item>
        <text:list-item>
          <text:p text:style-name="Numbering_20_1_Content"> Don't cross ethical lines</text:p>
        </text:list-item>
        <text:list-item>
          <text:p text:style-name="Numbering_20_1_Content"> create a good user experience and relationship, because we are a mental health company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Electromagnetic Compatibility Directive (<text:a xlink:type="simple" xlink:href="https://ec.europa.eu/growth/sectors/electrical-and-electronic-engineering-industries-eei/electromagnetic-compatibility-emc-directive_en" text:style-name="Internet_20_link" text:visited-style-name="Visited_20_Internet_20_Link">EMCD</text:a>); </text:p>
            </text:list-item>
            <text:list-item>
              <text:p text:style-name="Numbering_20_1_Content"> Low Voltage Directive (<text:a xlink:type="simple" xlink:href="https://ec.europa.eu/growth/sectors/electrical-and-electronic-engineering-industries-eei/low-voltage-directive-lvd_en" text:style-name="Internet_20_link" text:visited-style-name="Visited_20_Internet_20_Link">LVD</text:a>); </text:p>
            </text:list-item>
            <text:list-item>
              <text:p text:style-name="Numbering_20_1_Content"> Machinery Directive (<text:a xlink:type="simple" xlink:href="https://ec.europa.eu/growth/sectors/mechanical-engineering/machinery_en" text:style-name="Internet_20_link" text:visited-style-name="Visited_20_Internet_20_Link">MD</text:a>);</text:p>
            </text:list-item>
            <text:list-item>
              <text:p text:style-name="Numbering_20_1_Content"> Radio Equipment Directive (<text:a xlink:type="simple" xlink:href="https://ec.europa.eu/growth/sectors/electrical-and-electronic-engineering-industries-eei/radio-equipment-directive-red_en" text:style-name="Internet_20_link" text:visited-style-name="Visited_20_Internet_20_Link">RED</text:a>); </text:p>
            </text:list-item>
            <text:list-item>
              <text:p text:style-name="Numbering_20_1_Content"> Restriction of Hazardous Substances in Electrical and Electronic Equipment Directive (<text:a xlink:type="simple" xlink:href="https://ec.europa.eu/environment/topics/waste-and-recycling/rohs-directive_en" text:style-name="Internet_20_link" text:visited-style-name="Visited_20_Internet_20_Link">ROHS</text:a>); 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 5</text:span>: </text:p>
      <text:p text:style-name="Plugin_Wrap_Paragraph_Centered">
<draw:frame draw:style-name="media" draw:name="1" text:anchor-type="as-char" draw:z-index="1" svg:width="23.8125cm" style:rel-width="100%" svg:height="13.381360619469cm" style:rel-height="scale"><draw:image xlink:href="Pictures/5befe4a427d67cfa4d7da417b6c71660.png" xlink:type="simple" xlink:show="embed" xlink:actuate="onLoad"/></draw:frame>
</text:p>
      <text:p text:style-name="Text_20_body"> Team DSTRS
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Jacobine Camps</text:p>
        </text:list-item>
        <text:list-item>
          <text:p text:style-name="List_20_1_Content"> Gema Romera Cifuentes</text:p>
        </text:list-item>
        <text:list-item>
          <text:p text:style-name="List_20_1_Content"> Júlia Maria Lopes do Nascimento</text:p>
        </text:list-item>
        <text:list-item>
          <text:p text:style-name="List_20_1_Content_Last"> Julian Alexander Bode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2-wiki5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2-wiki5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2-wiki5.dee.isep.ipp.pt/doku.php?id=report" text:style-name="Internet_20_link" text:visited-style-name="Visited_20_Internet_20_Link">Report</text:a></text:p>
      <text:p text:style-name="Text_20_body">Deliverables: <text:a xlink:type="simple" xlink:href="https://www.eps2022-wiki5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Student 1 Jacobine Camps, 1212300@isep.ipp.pt, jacobine.camps@hotmail.com, Facebook: Jacobine Camps, instagram: @Jacobine_camps or @cioccodesigns, +32475273489</text:p>
        </text:list-item>
        <text:list-item>
          <text:p text:style-name="List_20_1_Content"> Student 2 Gema Romera Cifuentes, 1210451@isep.ipp.pt, geroci00@gmail.com Facebook: Gema Romera Cifuentes, Instagram: @geroci00, etc.</text:p>
        </text:list-item>
        <text:list-item>
          <text:p text:style-name="List_20_1_Content"> Student 3 Name, username@mailserver, facebook, twitter, etc. </text:p>
        </text:list-item>
        <text:list-item>
          <text:p text:style-name="List_20_1_Content_Last"> Student 4 Julian Alexander Bode, 1212306@isep.ipp.pt, julian.a.bode@student.fh-kiel.de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11::08:34</meta:creation-date>
    <dc:creator>Generated</dc:creator>
    <dc:date>2026-09-07T11::08:34</dc:date>
    <dc:language>en-US</dc:language>
    <meta:editing-cycles>1</meta:editing-cycles>
    <meta:editing-duration>PT0S</meta:editing-duration>
    <dc:title>start</dc:title>
  </office:meta>
</office:document-meta>
</file>